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P4" style:parent-style-name="內文" style:family="paragraph">
      <style:paragraph-properties fo:widows="2" fo:orphans="2" fo:text-align="justify" fo:line-height="0.2777in" fo:margin-left="0.834in" fo:text-indent="-0.83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" style:parent-style-name="內文" style:family="paragraph">
      <style:paragraph-properties fo:widows="2" fo:orphans="2" fo:text-align="justify" fo:line-height="0.2777in" fo:margin-left="0.8263in" fo:text-indent="-0.4965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P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9" style:parent-style-name="內文" style:family="paragraph">
      <style:paragraph-properties fo:widows="2" fo:orphans="2" fo:text-align="justify" fo:line-height="0.2777in" fo:margin-left="0.4847in" fo:text-indent="-0.318in">
        <style:tab-stops/>
      </style:paragraph-properties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1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2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3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4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15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7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18" style:parent-style-name="內文" style:family="paragraph">
      <style:paragraph-properties fo:widows="2" fo:orphans="2" fo:text-align="justify" fo:line-height="0.2777in" fo:margin-left="0.3298in" fo:text-indent="0.0013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/>
    </style:style>
    <style:style style:name="P2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1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P23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P25" style:parent-style-name="內文" style:family="paragraph">
      <style:paragraph-properties fo:widows="2" fo:orphans="2" fo:text-align="justify" fo:line-height="0.2777in" fo:margin-left="0.1652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P27" style:parent-style-name="內文" style:family="paragraph">
      <style:paragraph-properties fo:widows="2" fo:orphans="2" fo:text-align="justify" fo:line-height="0.2777in" fo:margin-left="1.1347in" fo:text-indent="-1.1347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8" style:parent-style-name="內文" style:family="paragraph">
      <style:paragraph-properties fo:widows="2" fo:orphans="2" fo:text-align="justify" fo:line-height="0.2777in" fo:margin-left="1.127in" fo:text-indent="-0.7951in">
        <style:tab-stops/>
      </style:paragraph-properties>
      <style:text-properties style:font-name="標楷體" style:font-name-asian="標楷體" style:font-name-complex="標楷體"/>
    </style:style>
    <style:style style:name="TableColumn30" style:family="table-column">
      <style:table-column-properties style:column-width="1.7076in" style:use-optimal-column-width="false"/>
    </style:style>
    <style:style style:name="TableColumn31" style:family="table-column">
      <style:table-column-properties style:column-width="3.7027in" style:use-optimal-column-width="false"/>
    </style:style>
    <style:style style:name="Table29" style:family="table">
      <style:table-properties style:width="5.4104in" fo:margin-left="0.3583in" table:align="lef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7" style:family="table-row">
      <style:table-row-properties style:min-row-height="0.7173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justify" fo:line-height="0.2777in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justify" fo:line-height="0.2777in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TableRow44" style:family="table-row">
      <style:table-row-properties style:min-row-height="0.9743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justify" fo:line-height="0.2777in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P5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51" style:parent-style-name="內文" style:family="paragraph">
      <style:paragraph-properties fo:widows="2" fo:orphans="2" fo:text-align="justify" fo:line-height="0.2777in" fo:margin-left="0.1652in">
        <style:tab-stops/>
      </style:paragraph-properties>
      <style:text-properties style:font-name="標楷體" style:font-name-asian="標楷體" style:font-name-complex="標楷體"/>
    </style:style>
    <style:style style:name="P52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53" style:parent-style-name="內文" style:family="paragraph">
      <style:paragraph-properties fo:widows="2" fo:orphans="2" fo:text-align="justify" fo:line-height="0.2777in" fo:text-indent="0.35in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P5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56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57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59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MS Gothic" style:font-name-asian="MS Gothic" style:font-name-complex="MS Gothic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MS Gothic" style:font-name-asian="MS Gothic" style:font-name-complex="MS Gothic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P6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P66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67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68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P7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7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73" style:family="table-column">
      <style:table-column-properties style:column-width="1.993in" style:use-optimal-column-width="false"/>
    </style:style>
    <style:style style:name="TableColumn74" style:family="table-column">
      <style:table-column-properties style:column-width="2.7555in" style:use-optimal-column-width="false"/>
    </style:style>
    <style:style style:name="TableColumn75" style:family="table-column">
      <style:table-column-properties style:column-width="0.6895in" style:use-optimal-column-width="false"/>
    </style:style>
    <style:style style:name="Table72" style:family="table">
      <style:table-properties style:width="5.4381in" fo:margin-left="0.3659in" table:align="lef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8" style:parent-style-name="內文" style:family="paragraph">
      <style:paragraph-properties fo:widows="2" fo:orphans="2" fo:text-align="justify" fo:line-height="0.2777in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ableCell8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8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3" style:parent-style-name="內文" style:family="paragraph">
      <style:paragraph-properties fo:widows="2" fo:orphans="2" fo:text-align="center" fo:line-height="0.2777in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justify" fo:line-height="0.2777in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9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 fo:line-height="0.2777in"/>
    </style:style>
    <style:style style:name="T94" style:parent-style-name="預設段落字型" style:family="text">
      <style:text-properties style:font-name="標楷體" style:font-name-asian="標楷體" style:font-name-complex="標楷體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2777in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 fo:line-height="0.2777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fo:text-align="justify" fo:line-height="0.2777in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11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12" style:parent-style-name="內文" style:family="paragraph">
      <style:paragraph-properties fo:widows="2" fo:orphans="2" fo:line-height="0.2777in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text-align="center" fo:line-height="0.2777in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P11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119" style:family="table-column">
      <style:table-column-properties style:column-width="1.993in" style:use-optimal-column-width="false"/>
    </style:style>
    <style:style style:name="TableColumn120" style:family="table-column">
      <style:table-column-properties style:column-width="2.7555in" style:use-optimal-column-width="false"/>
    </style:style>
    <style:style style:name="TableColumn121" style:family="table-column">
      <style:table-column-properties style:column-width="0.6895in" style:use-optimal-column-width="false"/>
    </style:style>
    <style:style style:name="Table118" style:family="table">
      <style:table-properties style:width="5.4381in" fo:margin-left="0.3659in" table:align="lef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4" style:parent-style-name="內文" style:family="paragraph">
      <style:paragraph-properties fo:widows="2" fo:orphans="2" fo:text-align="justify" fo:line-height="0.2777in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ableCell1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9" style:parent-style-name="內文" style:family="paragraph">
      <style:paragraph-properties fo:widows="2" fo:orphans="2" fo:text-align="justify" fo:line-height="0.2777in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fo:text-align="justify" fo:line-height="0.2777i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center" fo:line-height="0.2777in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text-align="justify" fo:line-height="0.2777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center" fo:line-height="0.2777in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text-align="justify" fo:line-height="0.2777in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fo:text-align="center" fo:line-height="0.2777in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16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66" style:parent-style-name="內文" style:family="paragraph">
      <style:paragraph-properties fo:widows="2" fo:orphans="2" fo:text-align="justify" fo:line-height="0.2777in" fo:margin-left="0.4958in" fo:text-indent="-0.3305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68" style:parent-style-name="預設段落字型" style:family="text">
      <style:text-properties style:font-name="標楷體" style:font-name-asian="標楷體" style:font-name-complex="標楷體"/>
    </style:style>
    <style:style style:name="P169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標楷體"/>
    </style:style>
    <style:style style:name="P171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  <style:text-properties style:font-name="標楷體" style:font-name-asian="標楷體" style:font-name-complex="標楷體"/>
    </style:style>
    <style:style style:name="P172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73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174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175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176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177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178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標楷體"/>
    </style:style>
    <style:style style:name="P18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18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182" style:parent-style-name="內文" style:family="paragraph">
      <style:paragraph-properties fo:widows="2" fo:orphans="2" fo:text-align="justify" fo:line-height="0.2777in" fo:text-indent="0.1965in"/>
      <style:text-properties style:font-name="標楷體" style:font-name-asian="標楷體" style:font-name-complex="標楷體"/>
    </style:style>
    <style:style style:name="P183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184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185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186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187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188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189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90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P192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TableColumn194" style:family="table-column">
      <style:table-column-properties style:column-width="1.1812in" style:use-optimal-column-width="false"/>
    </style:style>
    <style:style style:name="TableColumn195" style:family="table-column">
      <style:table-column-properties style:column-width="2.3625in" style:use-optimal-column-width="false"/>
    </style:style>
    <style:style style:name="TableColumn196" style:family="table-column">
      <style:table-column-properties style:column-width="1.9687in" style:use-optimal-column-width="false"/>
    </style:style>
    <style:style style:name="Table193" style:family="table">
      <style:table-properties style:width="5.5125in" fo:margin-left="0.3902in" table:align="left"/>
    </style:style>
    <style:style style:name="TableRow197" style:family="table-row">
      <style:table-row-properties style:min-row-height="0.2381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202" style:family="table-row">
      <style:table-row-properties style:use-optimal-row-height="false"/>
    </style:style>
    <style:style style:name="P203" style:parent-style-name="內文" style:family="paragraph">
      <style:paragraph-properties fo:border="0.0034in solid #FFFFFF" fo:padding="0.4305in" style:shadow="#000000 0.0034in 0.0034in" fo:line-height="0.2777in"/>
      <style:text-properties style:font-name="標楷體" style:font-name-asian="標楷體" style:font-name-complex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center" fo:line-height="0.2777in"/>
    </style:style>
    <style:style style:name="T206" style:parent-style-name="預設段落字型" style:family="text">
      <style:text-properties style:font-name="標楷體" style:font-name-asian="標楷體" style:font-name-complex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border="0.0034in solid #FFFFFF" fo:padding="0.4305in" style:shadow="#000000 0.0034in 0.0034in" fo:text-align="center" fo:line-height="0.2777in"/>
      <style:text-properties style:font-name="標楷體" style:font-name-asian="標楷體" style:font-name-complex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1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1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1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1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220" style:family="table-row">
      <style:table-row-properties style:min-row-height="0.0347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2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2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2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30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3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3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40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24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4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48" style:parent-style-name="內文" style:family="paragraph">
      <style:paragraph-properties fo:widows="2" fo:orphans="2" fo:text-align="justify" fo:line-height="0.2777in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P250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25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52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53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4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5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6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7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8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59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260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61" style:parent-style-name="內文" style:family="paragraph">
      <style:paragraph-properties fo:widows="2" fo:orphans="2" fo:text-align="justify" fo:line-height="0.2777in" fo:margin-left="0.3305in">
        <style:tab-stops/>
      </style:paragraph-properties>
      <style:text-properties style:font-name="標楷體" style:font-name-asian="標楷體" style:font-name-complex="標楷體"/>
    </style:style>
    <style:style style:name="P262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</style:style>
    <style:style style:name="T26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P26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6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67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68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69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0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1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2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3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4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5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7" style:parent-style-name="內文" style:family="paragraph">
      <style:paragraph-properties fo:widows="2" fo:orphans="2" fo:text-align="center" fo:line-height="165%" fo:margin-left="0.5777in" fo:text-indent="-0.5777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279" style:family="table-column">
      <style:table-column-properties style:column-width="0.9131in" style:use-optimal-column-width="false"/>
    </style:style>
    <style:style style:name="TableColumn280" style:family="table-column">
      <style:table-column-properties style:column-width="1.0104in" style:use-optimal-column-width="false"/>
    </style:style>
    <style:style style:name="TableColumn281" style:family="table-column">
      <style:table-column-properties style:column-width="0.2479in" style:use-optimal-column-width="false"/>
    </style:style>
    <style:style style:name="TableColumn282" style:family="table-column">
      <style:table-column-properties style:column-width="0.6923in" style:use-optimal-column-width="false"/>
    </style:style>
    <style:style style:name="TableColumn283" style:family="table-column">
      <style:table-column-properties style:column-width="0.0222in" style:use-optimal-column-width="false"/>
    </style:style>
    <style:style style:name="TableColumn284" style:family="table-column">
      <style:table-column-properties style:column-width="0.4868in" style:use-optimal-column-width="false"/>
    </style:style>
    <style:style style:name="TableColumn285" style:family="table-column">
      <style:table-column-properties style:column-width="0.377in" style:use-optimal-column-width="false"/>
    </style:style>
    <style:style style:name="TableColumn286" style:family="table-column">
      <style:table-column-properties style:column-width="0.0986in" style:use-optimal-column-width="false"/>
    </style:style>
    <style:style style:name="TableColumn287" style:family="table-column">
      <style:table-column-properties style:column-width="0.759in" style:use-optimal-column-width="false"/>
    </style:style>
    <style:style style:name="TableColumn288" style:family="table-column">
      <style:table-column-properties style:column-width="0.2034in" style:use-optimal-column-width="false"/>
    </style:style>
    <style:style style:name="TableColumn289" style:family="table-column">
      <style:table-column-properties style:column-width="1.4986in" style:use-optimal-column-width="false"/>
    </style:style>
    <style:style style:name="Table278" style:family="table">
      <style:table-properties style:width="6.3097in" fo:margin-left="-0.0131in" table:align="left"/>
    </style:style>
    <style:style style:name="TableRow290" style:family="table-row">
      <style:table-row-properties style:min-row-height="0.4722in"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310" style:family="table-row">
      <style:table-row-properties style:min-row-height="0.5902in" style:use-optimal-row-height="false"/>
    </style:style>
    <style:style style:name="P31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20" style:family="table-row">
      <style:table-row-properties style:min-row-height="0.5902in" style:use-optimal-row-height="false"/>
    </style:style>
    <style:style style:name="P32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30" style:family="table-row">
      <style:table-row-properties style:min-row-height="0.5902in" style:use-optimal-row-height="false"/>
    </style:style>
    <style:style style:name="P33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40" style:family="table-row">
      <style:table-row-properties style:min-row-height="0.5902in" style:use-optimal-row-height="false"/>
    </style:style>
    <style:style style:name="P34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35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60" style:family="table-row">
      <style:table-row-properties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標楷體" fo:font-weight="bold" style:font-weight-asian="bold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36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3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36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68" style:family="table-row">
      <style:table-row-properties style:min-row-height="0.9687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37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374" style:family="table-row">
      <style:table-row-properties style:min-row-height="0.6777in"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fo:text-align="center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widows="2" fo:orphans="2" fo:text-align="justify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P37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標楷體" fo:font-weight="bold" style:font-weight-asian="bold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39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395" style:parent-style-name="內文" style:family="paragraph">
      <style:paragraph-properties fo:widows="2" fo:orphans="2" fo:text-align="center" fo:line-height="165%" fo:margin-left="0.743in" fo:text-indent="-0.74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396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7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8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399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0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1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2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3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4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05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406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407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408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40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1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41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41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42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2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3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4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4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44" style:parent-style-name="內文" style:family="paragraph">
      <style:paragraph-properties fo:widows="2" fo:orphans="2" fo:text-align="justify" fo:line-height="165%">
        <style:tab-stops>
          <style:tab-stop style:type="left" style:position="4.049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445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46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447" style:parent-style-name="清單段落" style:family="paragraph">
      <style:paragraph-properties fo:widows="2" fo:orphans="2" fo:text-align="justify" fo:line-height="165%"/>
    </style:style>
    <style:style style:name="T4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50" style:parent-style-name="清單段落" style:family="paragraph">
      <style:paragraph-properties fo:widows="2" fo:orphans="2" fo:text-align="justify" fo:line-height="165%"/>
    </style:style>
    <style:style style:name="T4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5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53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54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55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56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5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458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59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460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61" style:parent-style-name="清單段落" style:family="paragraph">
      <style:paragraph-properties fo:widows="2" fo:orphans="2" fo:text-align="justify" fo:line-height="165%"/>
    </style:style>
    <style:style style:name="T46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65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66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67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6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469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70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471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72" style:parent-style-name="清單段落" style:family="paragraph">
      <style:paragraph-properties fo:widows="2" fo:orphans="2" fo:text-align="justify" fo:line-height="165%"/>
    </style:style>
    <style:style style:name="T4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4" style:parent-style-name="預設段落字型" style:family="text">
      <style:text-properties style:font-name="標楷體" style:font-name-asian="標楷體"/>
    </style:style>
    <style:style style:name="P475" style:parent-style-name="清單段落" style:family="paragraph">
      <style:paragraph-properties fo:widows="2" fo:orphans="2" fo:text-align="justify" fo:line-height="165%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7" style:parent-style-name="預設段落字型" style:family="text">
      <style:text-properties style:font-name="標楷體" style:font-name-asian="標楷體"/>
    </style:style>
    <style:style style:name="P478" style:parent-style-name="內文" style:family="paragraph">
      <style:paragraph-properties fo:widows="2" fo:orphans="2" fo:text-align="justify" fo:line-height="165%" fo:text-indent="0.2041in"/>
    </style:style>
    <style:style style:family="graphic" style:name="a0" style:parent-style-name="Graphics">
      <style:graphic-properties fo:border="0.01042in none" fo:background-color="transparent" style:wrap="none" fo:clip="rect(0in, 2.25532in, 0in, 4.59103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臺北市115學年度</text:p>
      <text:p text:style-name="P2">「智慧城市中的科技與人文：跨域創新素養競賽」實施計畫</text:p>
      <text:p text:style-name="P3">北市教資字第115XXXXXXX號</text:p>
      <text:p text:style-name="P4"><text:span text:style-name="T5">壹、依據</text:span></text:p>
      <text:p text:style-name="P6"><text:span text:style-name="T7">臺北市115學年度所屬學校科技人文素養教育實施計畫辦理。</text:span></text:p>
      <text:p text:style-name="P8">貳、競賽目的</text:p>
      <text:p text:style-name="P9">一、本競賽結合人文社會議題與資訊科技應用，透過創意與跨領域合作，培養國小、國中、高中生的科技素養與人文關懷。</text:p>
      <text:p text:style-name="P10">二、強化資訊倫理及網路安全意識：讓學生在競賽過程中學習並實踐資訊倫理及網路安全知識。</text:p>
      <text:p text:style-name="P11">三、期望學生能透過科技手段解決社會問題，並在競賽過程中培養批判思考、數位公民意識與團隊合作能力。</text:p>
      <text:p text:style-name="P12">四、促進校園親師生合作：鼓勵學生、教師及家長共同參與，增進彼此間的合作與交流。</text:p>
      <text:p text:style-name="P13">五、鼓勵學生進行自主學習，透過專題發展探尋自我興趣與豐富個人學習歷程。</text:p>
      <text:p text:style-name="P14">參、辦理單位</text:p>
      <text:p text:style-name="P15">一、主辦單位：臺北市政府教育局（以下稱本局）。</text:p>
      <text:p text:style-name="P16">二、承辦單位：臺北市數位實驗高級中等學校（以下簡稱數位實中）。</text:p>
      <text:p text:style-name="P17">肆、參賽對象</text:p>
      <text:p text:style-name="P18"><text:span text:style-name="T19">本市國小高年級、國中、高中（含職業學校）在學學生，以團隊形式報名，每隊2-4人，可選擇1名指導老師。</text:span></text:p>
      <text:p text:style-name="P20">伍、辦理期程</text:p>
      <text:p text:style-name="P21"><text:span text:style-name="T22">一、報名及初選資料繳交：115年6月22日（星期一）至115年9月11日（星期五）。</text:span></text:p>
      <text:p text:style-name="P23"><text:span text:style-name="T24">二、初審及公告進入複審名單：115年9月14日（星期一）至115年10月2日（星期五）。</text:span></text:p>
      <text:p text:style-name="P25"><text:span text:style-name="T26">三、複選及頒獎：115年10月17日(星期六)</text:span></text:p>
      <text:p text:style-name="P27">陸、競賽主題</text:p>
      <text:p text:style-name="P28">參賽隊伍需選擇以下任一主題，並運用科技與人文視角提出具體解決方案：</text:p>
      <table:table table:style-name="Table29">
        <table:table-columns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主題</text:p>
          </table:table-cell>
          <table:table-cell table:style-name="TableCell35">
            <text:p text:style-name="P36">內容</text:p>
          </table:table-cell>
        </table:table-row>
        <table:table-row table:style-name="TableRow37">
          <table:table-cell table:style-name="TableCell38">
            <text:p text:style-name="P39"><text:span text:style-name="T40">AI時代的數位公民與科技倫理</text:span></text:p>
          </table:table-cell>
          <table:table-cell table:style-name="TableCell41">
            <text:p text:style-name="P42"><text:span text:style-name="T43">避免網路沉迷、辨識AI深偽技術 (Deepfake) 與假訊息、網路犯罪(黃賭毒)及詐騙防範、個人資料保護、網路霸凌預防、數位著作權、性私密影像</text:span></text:p>
          </table:table-cell>
        </table:table-row>
        <text:soft-page-break/>
        <table:table-row table:style-name="TableRow44">
          <table:table-cell table:style-name="TableCell45">
            <text:p text:style-name="P46">科技助力社會創新</text:p>
          </table:table-cell>
          <table:table-cell table:style-name="TableCell47">
            <text:p text:style-name="P48"><text:span text:style-name="T49">聚焦臺北市關鍵在地議題，運用生成式AI、大數據等智慧科技，發展「人機協作」的創新解決方案，強調科技與人類智慧的互補，共同推進臺北的社會創新與文化永續。</text:span></text:p>
          </table:table-cell>
        </table:table-row>
      </table:table>
      <text:p text:style-name="P50">柒、評審方式</text:p>
      <text:p text:style-name="P51">一、由本局邀請專家學者組成評審委員會進行評審</text:p>
      <text:p text:style-name="P52">二、初審：（書面審查）</text:p>
      <text:p text:style-name="P53"><text:span text:style-name="T54">(一)時間：115年9月14日（星期一）至115年9月30日（星期三）。</text:span></text:p>
      <text:p text:style-name="P55">(二)評審委員就各參選團隊上傳之書面檔案進行線上審核，依評選項目、配分及說明進行評分，擇優選拔後進入複選階段。</text:p>
      <text:p text:style-name="P56">(三)複選晉級名單公告：115年10月2日（星期五）。</text:p>
      <text:p text:style-name="P57">三、複審與頒獎(簡報與答詢)</text:p>
      <text:p text:style-name="P58">(一)115年10月17日(星期六)</text:p>
      <text:p text:style-name="P59"><text:span text:style-name="T60">(二)地點：臺北市大同區日新國民小學日新旺臺樓(位</text:span><text:span text:style-name="T61">​</text:span><text:span text:style-name="T62">於承德路與南京西路交叉口，自捷運中山</text:span><text:span text:style-name="T63">​</text:span><text:span text:style-name="T64">站5號出口右轉步行至日新旺台樓約3分鐘)。</text:span></text:p>
      <text:p text:style-name="P65"><draw:frame draw:z-index="251659264" draw:style-name="a0" draw:name="圖片 1" text:anchor-type="paragraph" svg:x="2.55208in" svg:y="0.34028in" svg:width="3.62014in" svg:height="2.09375in" style:rel-width="scale" style:rel-height="scale"><draw:image xlink:href="media/image1.png" xlink:type="simple" xlink:show="embed" xlink:actuate="onLoad"/><svg:title/><svg:desc/></draw:frame><draw:frame draw:z-index="251660288" draw:style-name="a1" draw:name="圖片 2" text:anchor-type="paragraph" svg:x="0.27083in" svg:y="0.31944in" svg:width="2.16597in" svg:height="2.16597in" style:rel-width="scale" style:rel-height="scale"><draw:image xlink:href="media/image2.png" xlink:type="simple" xlink:show="embed" xlink:actuate="onLoad"/><svg:title/><svg:desc/></draw:frame></text:p>
      <text:p text:style-name="P66"/>
      <text:p text:style-name="P67">(三)入選隊伍進行現場簡報與答詢。</text:p>
      <text:p text:style-name="P68"><text:span text:style-name="T69">(四)需進行簡報，並由評審委員對複選晉級者之成果檔案、簡報進行答詢（簡報8分鐘，委員提問5分鐘，團隊答詢7分鐘，以統問統答方式進行）</text:span></text:p>
      <text:p text:style-name="P70">捌、評審標準</text:p>
      <text:p text:style-name="P71"><text:s/>一、初審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<text:span text:style-name="T79">評分項目</text:span></text:p>
          </table:table-cell>
          <table:table-cell table:style-name="TableCell80">
            <text:p text:style-name="P81">說明</text:p>
          </table:table-cell>
          <table:table-cell table:style-name="TableCell82">
            <text:p text:style-name="P83"><text:span text:style-name="T84">比重</text:span></text:p>
          </table:table-cell>
        </table:table-row>
        <table:table-row table:style-name="TableRow85">
          <table:table-cell table:style-name="TableCell86">
            <text:p text:style-name="P87"><text:span text:style-name="T88">主題契合度</text:span></text:p>
          </table:table-cell>
          <table:table-cell table:style-name="TableCell89">
            <text:p text:style-name="P90">1.議題描述與界定</text:p>
            <text:p text:style-name="P91">2.提案動機與目標</text:p>
          </table:table-cell>
          <table:table-cell table:style-name="TableCell92">
            <text:p text:style-name="P93"><text:span text:style-name="T94">30%</text:span></text:p>
          </table:table-cell>
        </table:table-row>
        <table:table-row table:style-name="TableRow95">
          <table:table-cell table:style-name="TableCell96">
            <text:p text:style-name="P97"><text:span text:style-name="T98">人文關懷與社會影響</text:span></text:p>
          </table:table-cell>
          <table:table-cell table:style-name="TableCell99">
            <text:p text:style-name="P100">1.提案的創新性</text:p>
            <text:soft-page-break/>
            <text:p text:style-name="P101">2.對人文與社會的潛在貢獻<text:line-break/>3.解決社會問題與民眾需求之程度</text:p>
          </table:table-cell>
          <table:table-cell table:style-name="TableCell102">
            <text:p text:style-name="P103"><text:span text:style-name="T104">35%</text:span></text:p>
          </table:table-cell>
        </table:table-row>
        <table:table-row table:style-name="TableRow105">
          <table:table-cell table:style-name="TableCell106">
            <text:p text:style-name="P107"><text:span text:style-name="T108">創意與科技應用</text:span></text:p>
          </table:table-cell>
          <table:table-cell table:style-name="TableCell109">
            <text:p text:style-name="P110">1.科技與人文的跨領域應用</text:p>
            <text:p text:style-name="P111">2.預期成效<text:line-break/>3.提案創新或加值應用創意程度</text:p>
            <text:p text:style-name="P112"><text:span text:style-name="T113">4.短影音簡介提案內容(加分項)</text:span></text:p>
          </table:table-cell>
          <table:table-cell table:style-name="TableCell114">
            <text:p text:style-name="P115"><text:span text:style-name="T116">35%</text:span></text:p>
          </table:table-cell>
        </table:table-row>
      </table:table>
      <text:p text:style-name="P117"><text:s/>二、決選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</table:table-columns>
        <table:table-header-rows>
          <table:table-row table:style-name="TableRow122">
            <table:table-cell table:style-name="TableCell123">
              <text:p text:style-name="P124"><text:span text:style-name="T125">評分項目</text:span></text:p>
            </table:table-cell>
            <table:table-cell table:style-name="TableCell126">
              <text:p text:style-name="P127">說明</text:p>
            </table:table-cell>
            <table:table-cell table:style-name="TableCell128">
              <text:p text:style-name="P129"><text:span text:style-name="T130">比重</text:span></text:p>
            </table:table-cell>
          </table:table-row>
        </table:table-header-rows>
        <table:table-row table:style-name="TableRow131">
          <table:table-cell table:style-name="TableCell132">
            <text:p text:style-name="P133"><text:span text:style-name="T134">提案可行性</text:span></text:p>
          </table:table-cell>
          <table:table-cell table:style-name="TableCell135">
            <text:p text:style-name="P136">提案之實用成度，能夠真正解決目標問題之契合程度</text:p>
          </table:table-cell>
          <table:table-cell table:style-name="TableCell137">
            <text:p text:style-name="P138"><text:span text:style-name="T139">30%</text:span></text:p>
          </table:table-cell>
        </table:table-row>
        <table:table-row table:style-name="TableRow140">
          <table:table-cell table:style-name="TableCell141">
            <text:p text:style-name="P142"><text:span text:style-name="T143">提案完整性</text:span></text:p>
          </table:table-cell>
          <table:table-cell table:style-name="TableCell144">
            <text:p text:style-name="P145">提案規劃面相之完整度及穩定性</text:p>
          </table:table-cell>
          <table:table-cell table:style-name="TableCell146">
            <text:p text:style-name="P147"><text:span text:style-name="T148">30%</text:span></text:p>
          </table:table-cell>
        </table:table-row>
        <table:table-row table:style-name="TableRow149">
          <table:table-cell table:style-name="TableCell150">
            <text:p text:style-name="P151"><text:span text:style-name="T152">提案發展性</text:span></text:p>
          </table:table-cell>
          <table:table-cell table:style-name="TableCell153">
            <text:p text:style-name="P154">可複製性或衍生</text:p>
          </table:table-cell>
          <table:table-cell table:style-name="TableCell155">
            <text:p text:style-name="P156"><text:span text:style-name="T157">30%</text:span></text:p>
          </table:table-cell>
        </table:table-row>
        <table:table-row table:style-name="TableRow158">
          <table:table-cell table:style-name="TableCell159">
            <text:p text:style-name="P160">提案發表</text:p>
          </table:table-cell>
          <table:table-cell table:style-name="TableCell161">
            <text:p text:style-name="P162">發表之臺風及現場問答反應評分</text:p>
          </table:table-cell>
          <table:table-cell table:style-name="TableCell163">
            <text:p text:style-name="P164">10%</text:p>
          </table:table-cell>
        </table:table-row>
      </table:table>
      <text:p text:style-name="P165">玖、參選須知</text:p>
      <text:p text:style-name="P166"><text:span text:style-name="T167">一</text:span><text:span text:style-name="T168">、報名時間：自115年6月22日（星期一）至115年9月11日（星期五）。</text:span></text:p>
      <text:p text:style-name="P169"><text:span text:style-name="T170">二、報名方式：請至臺北市科技教育網「智慧城市中的科技與人文：跨域創新素養競賽」活動公告進行線上報名（網址：https://techpro.tp.edu.tw/）。</text:span></text:p>
      <text:p text:style-name="P171">三、參選所需資料</text:p>
      <text:p text:style-name="P172">(一)線上報名時請填寫參選人相關資料。</text:p>
      <text:p text:style-name="P173">(二)報名表：填妥報名表（附表1）後經參選人簽名，學校核章後，掃描上傳pdf檔。</text:p>
      <text:p text:style-name="P174">(三)成果資料</text:p>
      <text:p text:style-name="P175">1.檔案格式為pdf檔，檔案大小不得超過50Mb。</text:p>
      <text:p text:style-name="P176">2.第1頁請標示參選人姓名、團隊、學校名稱及主題名稱，第2頁撰寫300字以內容簡介，第3頁起依「第捌點評分標準」依序撰寫。</text:p>
      <text:p text:style-name="P177">3.參選者每份提案構想書，總頁數不得超過10頁（含封面及附件）。</text:p>
      <text:p text:style-name="P178"><text:span text:style-name="T179">4.提交1-3分鐘短影音，簡介提案內容（影片可運用AI、動畫、紀錄片等方式製作），非必要繳交項目，惟繳交之隊伍將酌予加分。</text:span></text:p>
      <text:p text:style-name="P180">5.成果簡報（僅複選晉級隊伍需繳交，繳交期限另案公告） 1.檔案格式為 ppt、pptx、odp，檔案大小不得超過 50Mb。 2.簡報第1頁請標示參選者姓名、團隊、學校名稱及主題名稱。</text:p>
      <text:p text:style-name="P181">拾、參選作品利用及個資說明</text:p>
      <text:p text:style-name="P182">一、本計畫上傳所有報名表件及參選作品須與原件相符，並符合下列規範：</text:p>
      <text:p text:style-name="P183">(一)參選作品須保證所提供之內容未侵害或抄襲他人著作，且為未經刊登、非授權自其他人或單位之原創作品。</text:p>
      <text:soft-page-break/>
      <text:p text:style-name="P184">(二)參選作品內容(如：文字、圖片、影片等)若使用到任何人工智慧(AI)或生成式AI協助創作或編輯，請於報名表說明工具名稱及使用方式。</text:p>
      <text:p text:style-name="P185">二、若參選作品內容涉及侵權事宜、資料填寫不實等違反參選規定，而衍生相關法律或賠償事宜，則由報名團隊及人員自行負責，與辦理單位無關，必要時得撤銷資格，並繳回得獎獎項、禮券等相關物品。</text:p>
      <text:p text:style-name="P186">三、參選作品須同意授權辦理單位使用其作品，並得運用於活動網頁及非營利推廣用途。</text:p>
      <text:p text:style-name="P187">四、本次蒐集與使用的資料如表單內文所列，利用方式為網上公告、媒體公布得獎名單，包括縣市、學校、個人姓名及成果等。資料利用之地區、範圍及對象為臺北市政府教育局及相關單位。<text:s/></text:p>
      <text:p text:style-name="P188">五、報名團隊及人員可自由選擇是否提供相關個人聯繫資料，惟報名團隊及人員若拒絕提供上述資料，將無法受理本活動報名。</text:p>
      <text:p text:style-name="P189">拾、獎勵辦法</text:p>
      <text:p text:style-name="P190"><text:span text:style-name="T191">一、各學層每組分列特優1組、優等2組及佳作3組，評審委員得依參賽作品及數量，增刪得獎組數（進複選隊伍數原則上為得獎組數2倍，視報名情況酌予彈性調整；各獎項經評審團審議，名次得以不足額從缺；）</text:span></text:p>
      <text:p text:style-name="P192">二、獎勵方式如下表：</text:p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 table:number-rows-spanned="2">
            <text:p text:style-name="P199">學層</text:p>
          </table:table-cell>
          <table:table-cell table:style-name="TableCell200" table:number-columns-spanned="2">
            <text:p text:style-name="P201">主題類別</text:p>
          </table:table-cell>
          <table:covered-table-cell/>
        </table:table-row>
        <table:table-row table:style-name="TableRow202">
          <table:covered-table-cell>
            <text:p text:style-name="P203"/>
          </table:covered-table-cell>
          <table:table-cell table:style-name="TableCell204">
            <text:p text:style-name="P205"><text:span text:style-name="T206">AI時代的數位公民與科技倫理</text:span></text:p>
          </table:table-cell>
          <table:table-cell table:style-name="TableCell207">
            <text:p text:style-name="P208">科技助力社會創新</text:p>
          </table:table-cell>
        </table:table-row>
        <table:table-row table:style-name="TableRow209">
          <table:table-cell table:style-name="TableCell210">
            <text:p text:style-name="P211">國小組</text:p>
          </table:table-cell>
          <table:table-cell table:style-name="TableCell212">
            <text:p text:style-name="P213">特優1組</text:p>
            <text:p text:style-name="P214">優等2組</text:p>
            <text:p text:style-name="P215">佳作3組</text:p>
          </table:table-cell>
          <table:table-cell table:style-name="TableCell216">
            <text:p text:style-name="P217">特優1組</text:p>
            <text:p text:style-name="P218">優等2組</text:p>
            <text:p text:style-name="P219">佳作3組</text:p>
          </table:table-cell>
        </table:table-row>
        <table:table-row table:style-name="TableRow220">
          <table:table-cell table:style-name="TableCell221">
            <text:p text:style-name="P222">國中組</text:p>
          </table:table-cell>
          <table:table-cell table:style-name="TableCell223">
            <text:p text:style-name="P224">特優1組</text:p>
            <text:p text:style-name="P225">優等2組</text:p>
            <text:p text:style-name="P226">佳作3組</text:p>
          </table:table-cell>
          <table:table-cell table:style-name="TableCell227">
            <text:p text:style-name="P228">特優1組</text:p>
            <text:p text:style-name="P229">優等2組</text:p>
            <text:p text:style-name="P230">佳作3組</text:p>
          </table:table-cell>
        </table:table-row>
        <table:table-row table:style-name="TableRow231">
          <table:table-cell table:style-name="TableCell232">
            <text:p text:style-name="P233">高中組</text:p>
          </table:table-cell>
          <table:table-cell table:style-name="TableCell234">
            <text:p text:style-name="P235">特優1組</text:p>
            <text:p text:style-name="P236">優等2組</text:p>
            <text:p text:style-name="P237">佳作3組</text:p>
          </table:table-cell>
          <table:table-cell table:style-name="TableCell238">
            <text:p text:style-name="P239">特優1組</text:p>
            <text:p text:style-name="P240">優等2組</text:p>
            <text:p text:style-name="P241">佳作3組</text:p>
          </table:table-cell>
        </table:table-row>
        <table:table-row table:style-name="TableRow242">
          <table:table-cell table:style-name="TableCell243">
            <text:p text:style-name="P244">獎勵內容</text:p>
          </table:table-cell>
          <table:table-cell table:style-name="TableCell245" table:number-columns-spanned="2">
            <text:p text:style-name="P246">一、特優每組新臺幣(以下同)3,000元、優等每組2,000元、佳作每組1,000元等值禮券。</text:p>
            <text:p text:style-name="P247">二、頒發學生團隊獎狀。</text:p>
            <text:p text:style-name="P248"><text:span text:style-name="T249">三、指導教師個人獎狀外，由學校依公立高級中等以下學校教師成績考核辦法給予敘獎。</text:span></text:p>
          </table:table-cell>
          <table:covered-table-cell/>
        </table:table-row>
      </table:table>
      <text:p text:style-name="P250">三、各學層之特優組將推派為本市代表隊伍參加教育部相關競賽。</text:p>
      <text:p text:style-name="P251"/>
      <text:p text:style-name="P252">拾壹、其他</text:p>
      <text:p text:style-name="P253">一、本局得視天災或其他不可抗力原因，調整活動辦理時程、辦理方式，必要時得宣布活動延期或取消辦理，並同步公告於本市科技教育網，以利參選者查詢。</text:p>
      <text:p text:style-name="P254">二、報名成功後，為求公平，初審開始後，以不再接受變更參選名單為原則。</text:p>
      <text:p text:style-name="P255">三、凡參加報名者，視同已閱讀、同意並能遵守本活動相關規定，本局擁有得獎作品複製、公布、發行之權利，惟得獎作品若違反智慧財產權者，將被取消參選資格並追回所有獎項；參選者繳交之提案構想書、簡報等資料，不可侵害他人智慧財產權或其他權利，其中若有利用他人所有之文字、圖像及聲音等，應取得著作財產權人或權利人授權，如涉及違法，由參選學校及相關人員自行負責。 <text:s text:c="4"/></text:p>
      <text:p text:style-name="P256">四、請參選者依規定時間內完成報名及資料上傳適宜，報名期間如有任何因電腦、網路或不可歸責於辦理單位之事由，而使上傳之成果檔案不完整、錯誤或毀損之情況，應由參選者自行負責，不得提出任何異議。</text:p>
      <text:p text:style-name="P257">五、為公平起見，收件截止後，不得以任何理由要求補件或抽換書面資料。逾期及資料不全者，不予受理，參選時間恕不依選手個人需求予以調整。</text:p>
      <text:p text:style-name="P258">六、主辦單位保留最終規則解釋與爭議裁量權。</text:p>
      <text:p text:style-name="P259">七、有關評選爭議處理，成立爭議處理小組7人，成員包含：承辦學校校長、承辦學校主任、學校承辦教師、本局承辦單位主管、本局承辦人、該場評審2名，並於爭議發生3日內進行爭議協調處理與決議處理事項，為利爭議處理，提案人須為學校，並請主動提出爭議相關佐證資料。</text:p>
      <text:p text:style-name="P260">拾貳、聯絡窗口：</text:p>
      <text:p text:style-name="P261">數位高中賴宏銓校長，電話：02-25625101轉11。</text:p>
      <text:p text:style-name="P262"><text:span text:style-name="T263"><text:s text:c="4"/></text:span><text:span text:style-name="T264">臺北市教育局資訊教育科 程仲凱 支援教師，電話：02-27208889/1999轉1261。</text:span></text:p>
      <text:p text:style-name="P265">拾參、辦理本案工作得力人員，由本局從優敘獎。</text:p>
      <text:p text:style-name="P266">拾肆、本計畫經本局核定後實施，修正時亦同。</text:p>
      <text:p text:style-name="P267">拾伍、附表：臺北市「智慧城市中的科技與人文：跨域創新素養競賽」評選報名表。</text:p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soft-page-break/>
      <text:p text:style-name="P275">附表一</text:p>
      <text:p text:style-name="P276">臺北市115學年度</text:p>
      <text:p text:style-name="P277">「智慧城市中的科技與人文：跨域創新素養競賽」報名表</text:p>
      <table:table table:style-name="Table278">
        <table:table-columns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學校名稱</text:p>
          </table:table-cell>
          <table:table-cell table:style-name="TableCell293" table:number-columns-spanned="5">
            <text:p text:style-name="P294"/>
          </table:table-cell>
          <table:covered-table-cell/>
          <table:covered-table-cell/>
          <table:covered-table-cell/>
          <table:covered-table-cell/>
          <table:table-cell table:style-name="TableCell295" table:number-columns-spanned="3">
            <text:p text:style-name="P296">人數</text:p>
          </table:table-cell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</table:table-row>
        <table:table-row table:style-name="TableRow299">
          <table:table-cell table:style-name="TableCell300" table:number-rows-spanned="5">
            <text:p text:style-name="P301">團體成員</text:p>
          </table:table-cell>
          <table:table-cell table:style-name="TableCell302" table:number-columns-spanned="2">
            <text:p text:style-name="P303">序號</text:p>
          </table:table-cell>
          <table:covered-table-cell/>
          <table:table-cell table:style-name="TableCell304" table:number-columns-spanned="3">
            <text:p text:style-name="P305">班級</text:p>
          </table:table-cell>
          <table:covered-table-cell/>
          <table:covered-table-cell/>
          <table:table-cell table:style-name="TableCell306" table:number-columns-spanned="3">
            <text:p text:style-name="P307">姓名</text:p>
          </table:table-cell>
          <table:covered-table-cell/>
          <table:covered-table-cell/>
          <table:table-cell table:style-name="TableCell308" table:number-columns-spanned="2">
            <text:p text:style-name="P309">簽名</text:p>
          </table:table-cell>
          <table:covered-table-cell/>
        </table:table-row>
        <table:table-row table:style-name="TableRow310">
          <table:covered-table-cell>
            <text:p text:style-name="P311"/>
          </table:covered-table-cell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3">
            <text:p text:style-name="P315"/>
          </table:table-cell>
          <table:covered-table-cell/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2">
            <text:p text:style-name="P319"/>
          </table:table-cell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 table:number-columns-spanned="3">
            <text:p text:style-name="P327"/>
          </table:table-cell>
          <table:covered-table-cell/>
          <table:covered-table-cell/>
          <table:table-cell table:style-name="TableCell328" table:number-columns-spanned="2">
            <text:p text:style-name="P329"/>
          </table:table-cell>
          <table:covered-table-cell/>
        </table:table-row>
        <table:table-row table:style-name="TableRow330">
          <table:covered-table-cell>
            <text:p text:style-name="P331"/>
          </table:covered-table-cell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3">
            <text:p text:style-name="P335"/>
          </table:table-cell>
          <table:covered-table-cell/>
          <table:covered-table-cell/>
          <table:table-cell table:style-name="TableCell336" table:number-columns-spanned="3">
            <text:p text:style-name="P337"/>
          </table:table-cell>
          <table:covered-table-cell/>
          <table:covered-table-cell/>
          <table:table-cell table:style-name="TableCell338" table:number-columns-spanned="2">
            <text:p text:style-name="P339"/>
          </table:table-cell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 table:number-columns-spanned="2">
            <text:p text:style-name="P349"/>
          </table:table-cell>
          <table:covered-table-cell/>
        </table:table-row>
        <table:table-row table:style-name="TableRow350">
          <table:table-cell table:style-name="TableCell351">
            <text:p text:style-name="P352">評選類別</text:p>
          </table:table-cell>
          <table:table-cell table:style-name="TableCell353" table:number-columns-spanned="3">
            <text:p text:style-name="P354">□<text:bookmark-start text:name="_Hlk230448774"/>AI時代的數位公民與科技倫理<text:bookmark-end text:name="_Hlk230448774"/></text:p>
            <text:p text:style-name="P355">□科技助力社會創新</text:p>
          </table:table-cell>
          <table:covered-table-cell/>
          <table:covered-table-cell/>
          <table:table-cell table:style-name="TableCell356" table:number-columns-spanned="3">
            <text:p text:style-name="P357">主題名稱</text:p>
          </table:table-cell>
          <table:covered-table-cell/>
          <table:covered-table-cell/>
          <table:table-cell table:style-name="TableCell358" table:number-columns-spanned="4">
            <text:p text:style-name="P359"/>
          </table:table-cell>
          <table:covered-table-cell/>
          <table:covered-table-cell/>
          <table:covered-table-cell/>
        </table:table-row>
        <table:table-row table:style-name="TableRow360">
          <table:table-cell table:style-name="TableCell361">
            <text:p text:style-name="P362">是否使用人工智慧（AI）或生成式AI協助創作或編輯</text:p>
          </table:table-cell>
          <table:table-cell table:style-name="TableCell363" table:number-columns-spanned="10">
            <text:p text:style-name="P364">□是；工具名稱：____________________（例如：ChatGPT等）</text:p>
            <text:p text:style-name="P365"><text:s text:c="6"/>使用方式：___________________</text:p>
            <text:p text:style-name="P366"><text:s text:c="6"/>（例如：文字修飾、生成圖文及影音素材）</text:p>
            <text:p text:style-name="P367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>
            <text:p text:style-name="P370">提案理念</text:p>
            <text:p text:style-name="P371">(100字)</text:p>
          </table:table-cell>
          <table:table-cell table:style-name="TableCell372" table:number-columns-spanned="10"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>
            <text:p text:style-name="P376">是否製作短影音</text:p>
          </table:table-cell>
          <table:table-cell table:style-name="TableCell377" table:number-columns-spanned="10">
            <text:p text:style-name="P378">□是；YouTube線上網址：____________________</text:p>
            <text:p text:style-name="P379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>
            <text:p text:style-name="P382">指導教師簽名</text:p>
          </table:table-cell>
          <table:table-cell table:style-name="TableCell383">
            <text:p text:style-name="P384"/>
          </table:table-cell>
          <table:table-cell table:style-name="TableCell385" table:number-columns-spanned="3">
            <text:p text:style-name="P386">承辦處室</text:p>
          </table:table-cell>
          <table:covered-table-cell/>
          <table:covered-table-cell/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2">
            <text:p text:style-name="P390">校長</text:p>
          </table:table-cell>
          <table:covered-table-cell/>
          <table:table-cell table:style-name="TableCell391">
            <text:p text:style-name="P392"/>
          </table:table-cell>
        </table:table-row>
      </table:table>
      <text:p text:style-name="P393"/>
      <text:soft-page-break/>
      <text:p text:style-name="P394">臺北市115學年度</text:p>
      <text:p text:style-name="P395">「智慧城市中的科技與人文：跨域創新素養競賽」</text:p>
      <text:p text:style-name="P396"/>
      <text:p text:style-name="P397"/>
      <text:p text:style-name="P398"/>
      <text:p text:style-name="P399"/>
      <text:p text:style-name="P400"/>
      <text:p text:style-name="P401"/>
      <text:p text:style-name="P402"/>
      <text:p text:style-name="P403"/>
      <text:p text:style-name="P404">主題名稱（24號字）</text:p>
      <text:p text:style-name="P405"/>
      <text:p text:style-name="P406"/>
      <text:p text:style-name="P407"/>
      <text:p text:style-name="P408"/>
      <text:p text:style-name="P409"/>
      <text:p text:style-name="P410"/>
      <text:p text:style-name="P411">(參選類別/組別)□AI時代的數位公民與科技倫理/□科技助力社會創新</text:p>
      <text:p text:style-name="P412">(參選人姓名) ○○○<text:s/></text:p>
      <text:p text:style-name="P413">(學校名稱)市立○○國中</text:p>
      <text:p text:style-name="P414"/>
      <text:p text:style-name="P415"/>
      <text:p text:style-name="P416"/>
      <text:soft-page-break/>
      <text:p text:style-name="P417">內容簡介</text:p>
      <text:p text:style-name="P418">（內文12 號字，標楷體，300字。）</text:p>
      <text:p text:style-name="P419"><text:s/>敘述議題核心與提案亮點<text:s/></text:p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soft-page-break/>
      <text:p text:style-name="P444">壹、主題契合度<text:tab/></text:p>
      <text:p text:style-name="P445">一、議題描述與界定（14 號字，標楷體）</text:p>
      <text:p text:style-name="P446">（內文12 號字，標楷體。）</text:p>
      <text:list text:style-name="LFO1" text:continue-numbering="true">
        <text:list-item>
          <text:p text:style-name="P447"><text:span text:style-name="T448">可透過時事或數據觀察：</text:span><text:span text:style-name="T449">引用官方統計、實地觀察或學術資料，說明議題的規模、重要性及急迫性等 。</text:span></text:p>
        </text:list-item>
        <text:list-item>
          <text:p text:style-name="P450"><text:span text:style-name="T451">可</text:span><text:span text:style-name="T452">從法律規範、經濟效益、生態價值或社會觀念等不同面向，定義所選議題對智慧城市的意義 。</text:span></text:p>
        </text:list-item>
      </text:list>
      <text:p text:style-name="P453">二、提案動機與目標</text:p>
      <text:list text:style-name="LFO2" text:continue-numbering="true">
        <text:list-item>
          <text:list>
            <text:list-item>
              <text:p text:style-name="P454">闡述為何選擇此議題，是基於個人經驗還是對社會現況的不安。<text:s/></text:p>
            </text:list-item>
            <text:list-item>
              <text:p text:style-name="P455">目標應超越「短期補救」，提出如何透過改變系統內的互動關係，達成長期且可持續的正面影響 。</text:p>
            </text:list-item>
          </text:list>
        </text:list-item>
      </text:list>
      <text:p text:style-name="P456"/>
      <text:p text:style-name="P457">貳、人文關懷與社會影響</text:p>
      <text:p text:style-name="P458">一、提案的創新性</text:p>
      <text:p text:style-name="P459">（內文12 號字，標楷體。）</text:p>
      <text:list text:style-name="LFO3" text:continue-numbering="true">
        <text:list-item>
          <text:list>
            <text:list-item>
              <text:p text:style-name="P460">列出受議題影響的群體（如：政府、企業、居民等群體），並分析其權力大小與利益衝突點 。<text:s/></text:p>
            </text:list-item>
            <text:list-item>
              <text:p text:style-name="P461"><text:span text:style-name="T462">策</text:span><text:span text:style-name="T463">略</text:span><text:span text:style-name="T464">：說明提案如何針對議題中的關鍵點進行處理。</text:span></text:p>
            </text:list-item>
          </text:list>
        </text:list-item>
      </text:list>
      <text:p text:style-name="P465">二、對人文與社會的潛在貢獻</text:p>
      <text:list text:style-name="LFO4" text:continue-numbering="true">
        <text:list-item>
          <text:list>
            <text:list-item>
              <text:p text:style-name="P466">評估提案對於提升社區認同、改善居民生活品質或縮短數位落差的貢獻。</text:p>
            </text:list-item>
            <text:list-item>
              <text:p text:style-name="P467">說明解決方案如何強化城市應對未來挑戰（如：氣候變遷、資訊戰或人口老化等）的韌性與修正能力 。<text:s/></text:p>
            </text:list-item>
          </text:list>
        </text:list-item>
      </text:list>
      <text:p text:style-name="P468">參、創意與科技應用</text:p>
      <text:p text:style-name="P469">一、科技與人文的跨領域應用</text:p>
      <text:p text:style-name="P470">（內文12 號字，標楷體。）</text:p>
      <text:p text:style-name="P471"><text:bookmark-start text:name="_heading=h.gjdgxs"/><text:bookmark-end text:name="_heading=h.gjdgxs"/>二、預期成效</text:p>
      <text:soft-page-break/>
      <text:list text:style-name="LFO5" text:continue-numbering="true">
        <text:list-item>
          <text:list>
            <text:list-item>
              <text:p text:style-name="P472"><text:span text:style-name="T473">量化與質化效益</text:span><text:span text:style-name="T474">：以具體指標（如：成本節省、處理效率提升等）預估成效 。<text:s/></text:span></text:p>
            </text:list-item>
            <text:list-item>
              <text:p text:style-name="P475"><text:span text:style-name="T476">可行性分析</text:span><text:span text:style-name="T477">：呈現提案的難易度、潛在障礙及推動時程規劃等 。</text:span></text:p>
            </text:list-item>
          </text:list>
        </text:list-item>
      </text:list>
      <text:p text:style-name="P4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標楷體" style:font-name-asian="標楷體" style:font-name-complex="標楷體" fo:font-size="14pt" style:font-size-asian="14pt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 style:use-window-font-color="true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江展宏</meta:initial-creator>
    <dc:creator>miyuki miyuki</dc:creator>
    <meta:creation-date>2026-08-18T09:55:00Z</meta:creation-date>
    <dc:date>2026-08-18T09:55:00Z</dc:date>
    <meta:print-date>2026-06-10T10:22:00Z</meta:print-date>
    <meta:template xlink:href="Normal.dotm" xlink:type="simple"/>
    <meta:editing-cycles>2</meta:editing-cycles>
    <meta:editing-duration>PT60S</meta:editing-duration>
    <meta:document-statistic meta:page-count="10" meta:paragraph-count="9" meta:word-count="685" meta:character-count="4582" meta:row-count="32" meta:non-whitespace-character-count="3906"/>
  </office:meta>
</office:document-meta>
</file>